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576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Pompeucast</text:p>
          </table:table-cell>
          <table:table-cell table:style-name="ce1" office:value-type="string" calcext:value-type="string">
            <text:p>2023-03-08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Pompeucas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table:number-columns-repeated="2"/>
          <table:table-cell table:style-name="ce1" office:value-type="string" calcext:value-type="string">
            <text:p>08:04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3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574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Pompeucast - Dia Mundial de la Ràdio 2026</text:p>
          </table:table-cell>
          <table:table-cell table:style-name="ce1" office:value-type="string" calcext:value-type="string">
            <text:p>2026-02-13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Pompeucas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 office:value-type="string" calcext:value-type="string">
            <text:p>Dia Mundial de la Ràdio 2026</text:p>
          </table:table-cell>
          <table:table-cell table:style-name="ce1" office:value-type="string" calcext:value-type="string">
            <text:p>Info-entreteniment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da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6:21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3572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Pompeucast</text:p>
          </table:table-cell>
          <table:table-cell table:style-name="ce1" office:value-type="string" calcext:value-type="string">
            <text:p>2023-09-22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Pompeucast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da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4:09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3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8:18:51+00:00</meta:creation-date>
    <dc:date>2026-08-12T18:18:51+00:00</dc:date>
  </office:meta>
</office:document-meta>
</file>