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579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Guarres! (pòdcast)</text:p>
          </table:table-cell>
          <table:table-cell table:style-name="ce1" office:value-type="string" calcext:value-type="string">
            <text:p>2025-10-31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Guarres! (pòdcast)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 office:value-type="string" calcext:value-type="string">
            <text:p>Guarres!</text:p>
          </table:table-cell>
          <table:table-cell table:style-name="ce1" office:value-type="string" calcext:value-type="string">
            <text:p>Entreteniment</text:p>
          </table:table-cell>
          <table:table-cell table:style-name="ce1" office:value-type="string" calcext:value-type="string">
            <text:p>Pericàs, Arnau | Salvia, Martí | Rocha, Luana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6:5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8:18:51+00:00</meta:creation-date>
    <dc:date>2026-08-12T18:18:51+00:00</dc:date>
  </office:meta>
</office:document-meta>
</file>