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60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Baldiri Ràdio</text:p>
          </table:table-cell>
          <table:table-cell table:style-name="ce1" office:value-type="string" calcext:value-type="string">
            <text:p>2022-11-21</text:p>
          </table:table-cell>
          <table:table-cell table:style-name="ce1" office:value-type="string" calcext:value-type="string">
            <text:p>Català/Castellà</text:p>
          </table:table-cell>
          <table:table-cell table:style-name="ce1" table:number-columns-repeated="4"/>
          <table:table-cell table:style-name="ce1" office:value-type="string" calcext:value-type="string">
            <text:p>Baldiri Ràdi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6:55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598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Baldiri Ràdio - Cent anys explicant històries</text:p>
          </table:table-cell>
          <table:table-cell table:style-name="ce1" office:value-type="string" calcext:value-type="string">
            <text:p>2025-02-1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Baldiri Ràdi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office:value-type="string" calcext:value-type="string">
            <text:p>Cent anys explicant històries</text:p>
          </table:table-cell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5:1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7:17:01+00:00</meta:creation-date>
    <dc:date>2026-08-13T07:17:01+00:00</dc:date>
  </office:meta>
</office:document-meta>
</file>