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625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Teresa Pàmies - La banqueta</text:p>
          </table:table-cell>
          <table:table-cell table:style-name="ce1" office:value-type="string" calcext:value-type="string">
            <text:p>2024-11-15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Teresa Pàmies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 office:value-type="string" calcext:value-type="string">
            <text:p>La banqueta</text:p>
          </table:table-cell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3:21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4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624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Teresa Pàmies</text:p>
          </table:table-cell>
          <table:table-cell table:style-name="ce1" office:value-type="string" calcext:value-type="string">
            <text:p>2024-11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Teresa Pàmies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 table:number-columns-repeated="3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0:17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4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622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Teresa Pàmies - Els golafres</text:p>
          </table:table-cell>
          <table:table-cell table:style-name="ce1" office:value-type="string" calcext:value-type="string">
            <text:p>2025-04-04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Teresa Pàmies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 office:value-type="string" calcext:value-type="string">
            <text:p>Els golafres</text:p>
          </table:table-cell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2:59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0:09:41+00:00</meta:creation-date>
    <dc:date>2026-08-13T20:09:41+00:00</dc:date>
  </office:meta>
</office:document-meta>
</file>