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3636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MDA - L'hora tonta</text:p>
          </table:table-cell>
          <table:table-cell table:style-name="ce1" office:value-type="string" calcext:value-type="string">
            <text:p>2026-02-19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Ràdio MDA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 office:value-type="string" calcext:value-type="string">
            <text:p>L'hora tonta</text:p>
          </table:table-cell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4:31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6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3634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MDA</text:p>
          </table:table-cell>
          <table:table-cell table:style-name="ce1" office:value-type="string" calcext:value-type="string">
            <text:p>2017-03-10</text:p>
          </table:table-cell>
          <table:table-cell table:style-name="ce1" office:value-type="string" calcext:value-type="string">
            <text:p>Català/Castellà</text:p>
          </table:table-cell>
          <table:table-cell table:style-name="ce1" table:number-columns-repeated="4"/>
          <table:table-cell table:style-name="ce1" office:value-type="string" calcext:value-type="string">
            <text:p>Ràdio MDA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/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4:51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17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05:10:23+00:00</meta:creation-date>
    <dc:date>2026-08-13T05:10:23+00:00</dc:date>
  </office:meta>
</office:document-meta>
</file>