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64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Sagrer</text:p>
          </table:table-cell>
          <table:table-cell table:style-name="ce1" office:value-type="string" calcext:value-type="string">
            <text:p>2016-10-18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Sagrer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4:4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1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38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Sagrer</text:p>
          </table:table-cell>
          <table:table-cell table:style-name="ce1" office:value-type="string" calcext:value-type="string">
            <text:p>2014-02-04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Sagrer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5:03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14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0:17:24+00:00</meta:creation-date>
    <dc:date>2026-08-13T00:17:24+00:00</dc:date>
  </office:meta>
</office:document-meta>
</file>