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94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Què t'ha passat? (pòdcast)</text:p>
          </table:table-cell>
          <table:table-cell table:style-name="ce1" office:value-type="string" calcext:value-type="string">
            <text:p>2025-02-21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Què t'ha passat? (pòdcast)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Què t'ha passat?</text:p>
          </table:table-cell>
          <table:table-cell table:style-name="ce1" office:value-type="string" calcext:value-type="string">
            <text:p>Entreteniment</text:p>
          </table:table-cell>
          <table:table-cell table:style-name="ce1" office:value-type="string" calcext:value-type="string">
            <text:p>Om, Albert | Pou, Joan Maria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2:12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2:19:17+00:00</meta:creation-date>
    <dc:date>2026-08-13T02:19:17+00:00</dc:date>
  </office:meta>
</office:document-meta>
</file>